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dcdc7" officeooo:paragraph-rsid="001dcdc7"/>
    </style:style>
    <style:style style:name="P2" style:family="paragraph" style:parent-style-name="Standard">
      <style:text-properties officeooo:rsid="001dcdc7" officeooo:paragraph-rsid="00228a3f"/>
    </style:style>
    <style:style style:name="P3" style:family="paragraph" style:parent-style-name="Standard">
      <style:paragraph-properties fo:text-align="justify" style:justify-single-word="false"/>
      <style:text-properties officeooo:rsid="0023dbf7" officeooo:paragraph-rsid="0023dbf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U BELGENİN BAŞLIĞIDIR ORTAYA HİZALA VE RENGİNİ KIRMIZI YAPALIM</text:p>
      <text:p text:style-name="P1">Bu cümlenin altını çizilelim.</text:p>
      <text:p text:style-name="P1">Bu cümleye sarı vurgu rengi verelim.</text:p>
      <text:p text:style-name="P1">Bu cümleyi sağa hizalayalım.</text:p>
      <text:p text:style-name="P1">Bu cümleyi eğik yapalım.</text:p>
      <text:p text:style-name="P1">Bu cümledeki dikkat kelimesini kalın yapalım.</text:p>
      <text:p text:style-name="P1"/>
      <text:p text:style-name="P2">Bu paragraftaki yazının boyutunu 18 punto yapalım. Bu paragraftaki yazının boyutunu 18 punto yapalım. Bu paragraftaki yazının boyutunu 18 punto yapalım.</text:p>
      <text:p text:style-name="P2"/>
      <text:p text:style-name="P3">Birinci madde (sıralı liste yap)</text:p>
      <text:p text:style-name="P3">İkinci madde (sıralı liste yap)</text:p>
      <text:p text:style-name="P3">Üçüncü madde (sıralı liste yap)</text:p>
      <text:p text:style-name="P3"/>
      <text:p text:style-name="P3">Bursa (sırasız liste yap)</text:p>
      <text:p text:style-name="P3">İstanbul (sırasız liste yap)</text:p>
      <text:p text:style-name="P3">Çanakkale (sırasız liste yap)</text:p>
      <text:p text:style-name="P3"/>
      <text:p text:style-name="P3">Bu paragrafın satır aralığını 2 yapalım. Bu paragrafın satır aralığını 2 yapalım. Bu paragrafın satır aralığını 2 yapalım. Bu paragrafın satır aralığını 2 yapalım. Bu paragrafın satır aralığını 2 yapalım. Bu paragrafın satır aralığını 2 yapalım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tr" fo:country="T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tr" fo:country="T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2T21:12:47.754000000</meta:creation-date>
    <dc:date>2025-12-12T22:11:51.564000000</dc:date>
    <meta:editing-duration>PT35M19S</meta:editing-duration>
    <meta:editing-cycles>3</meta:editing-cycles>
    <meta:generator>LibreOffice/24.8.6.2$Windows_X86_64 LibreOffice_project/6d98ba145e9a8a39fc57bcc76981d1fb1316c60c</meta:generator>
    <meta:document-statistic meta:table-count="0" meta:image-count="0" meta:object-count="0" meta:page-count="1" meta:paragraph-count="14" meta:word-count="117" meta:character-count="798" meta:non-whitespace-character-count="695"/>
  </office:meta>
</office:document-meta>
</file>